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P1" style:family="paragraph" style:parent-style-name="Text_20_body">
      <style:paragraph-properties fo:margin-left="0in" fo:margin-right="0in" fo:text-indent="0in" style:auto-text-indent="false"/>
    </style:style>
    <style:style style:name="P2" style:family="paragraph">
      <style:paragraph-properties fo:text-align="start"/>
      <style:text-properties style:text-line-through-style="none" style:text-line-through-type="none" fo:font-family="'Liberation Mono'" style:font-family-generic="modern" style:font-pitch="fixed" fo:font-size="12pt" fo:font-style="normal" style:text-underline-style="none"/>
    </style:style>
    <style:style style:name="gr1" style:family="graphic">
      <style:graphic-properties fo:border="solid" loext:decorative="false" style:vertical-pos="top" style:vertical-rel="baseline" style:horizontal-pos="from-left" style:horizontal-rel="paragraph" draw:wrap-influence-on-position="once-concurrent" loext:allow-overlap="true" style:flow-with-text="false"/>
    </style:style>
  </office:automatic-styles>
  <office:body>
    <office:text>
      <office:forms form:automatic-focus="false" form:apply-design-mode="false">
        <form:form form:apply-filter="true" form:method="post" form:control-implementation="ooo:com.sun.star.form.component.Form" office:target-frame="" xlink:href="https://wordpress.com/email-subscriptions" xlink:type="simple">
          <form:properties>
            <form:property form:property-name="PropertyChangeNotificationEnabled" office:value-type="boolean" office:boolean-value="true"/>
          </form:properties>
          <form:text form:name="email" form:control-implementation="ooo:com.sun.star.form.component.TextField" xml:id="control1" form:id="control1" form:input-required="false" form:convert-empty-to-null="true">
            <form:properties>
              <form:property form:property-name="ControlTypeinMSO" office:value-type="float" office:value="0"/>
              <form:property form:property-name="DefaultControl" office:value-type="string" office:string-value="com.sun.star.form.control.TextField"/>
              <form:property form:property-name="ObjIDinMSO" office:value-type="float" office:value="65535"/>
            </form:properties>
          </form:text>
        </form:form>
      </office:form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Heading_20_1" text:outline-level="1">1. Was Jesus a real person?</text:h>
      <text:p text:style-name="Text_20_body"><text:span text:style-name="Emphasis">(Last updated May 13, 2026)</text:span></text:p>
      <text:p text:style-name="Text_20_body">My primary intention for this website is to present my findings about what Jesus taught during his life on earth. To clear the ground for my presentation, I first need to explain my position on the contemporary <text:a xlink:type="simple" xlink:href="https://en.wikipedia.org/wiki/Christ_myth_theory" office:target-frame-name="_blank" xlink:show="new" text:style-name="Internet_20_link" text:visited-style-name="Visited_20_Internet_20_Link">“mythicist”</text:a> argument that Jesus was a purely mythological figure and not a real human being.</text:p>
      <text:p text:style-name="Text_20_body">I first encountered mythicist arguments about fifteen years ago. After reading several books on the topic I was persuaded that the widespread assumption that Jesus was a real human being was open to question. At the time this did not affect me very much, as I was already doubtful about Christian dogmas and felt I could still value the stories and sayings of Jesus whether he was real or just a fictional character. In the intervening years since then I didn’t give a lot of attention to the issue, and by the time I took up the project of this website I had reverted to the assumption of a historical Jesus.</text:p>
      <text:p text:style-name="Text_20_body">One of the most prominent mythicist proponents, Richard Carrier, recently published a new book, “<text:a xlink:type="simple" xlink:href="https://jesusreconstructed.com/some-sources/" office:target-frame-name="_blank" xlink:show="new" text:style-name="Internet_20_link" text:visited-style-name="Visited_20_Internet_20_Link">The Obsolete Paradigm of a Historical Jesus</text:a>,” which I finished reading while already engaged in the research and writing for this website. It reminded me that I cannot assume the historicity of Jesus and will have to address the question at some point. I am not ready yet to take a firm position on the topic, but as I pursue this project I will be paying attention to any findings that bear on it one way or the other. Eventually I should be able to render a more informed judgment, which I anticipate presenting when I begin to write about Jesus’ life. In the meantime, I am going to complete my examination of the evidence for the resurrection of Jesus while taking an agnostic stance on his historicity.</text:p>
      <text:p text:style-name="Text_20_body">In concluding this page let me remind you that I welcome challenges to my views in the comments section of my <text:a xlink:type="simple" xlink:href="https://jesusreconstructed.com/blog-posts/" office:target-frame-name="_blank" xlink:show="new" text:style-name="Internet_20_link" text:visited-style-name="Visited_20_Internet_20_Link">blog posts</text:a>. I especially welcome referrals to any sources for your comments, such as books, articles or websites, as that allows me the opportunity to examine the original source as well as considering what you have to say about it.</text:p>
      <text:p text:style-name="Text_20_body">If you would like to receive my blog posts via email, you can sign up below.</text:p>
      <text:p text:style-name="P1"><text:bookmark text:name="subscribe-email"/>Type your email… <text:bookmark text:name="subscribe-field"/><draw:control text:anchor-type="as-char" draw:z-index="0" draw:name="Shape1" draw:style-name="gr1" draw:text-style-name="P2" svg:width="2.563in" svg:height="0.3441in" draw:control="control1"/><text:s/></text:p>
      <text:p text:style-name="P1"><text:bookmark text:name="subscribe-submit"/>You should receive an email asking you to confirm your subscription. If you do not see it fairly quickly, check your spam box.</text:p>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NSimSun" style:font-size-asian="10.5pt" style:language-asian="zh" style:country-asian="CN" style:font-name-complex="Arial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1665in" fo:margin-bottom="0.0835in" style:contextual-spacing="false"/>
      <style:text-properties style:font-name="Liberation Serif" fo:font-family="'Liberation Serif'" style:font-family-generic="roman" style:font-pitch="variable" fo:font-size="24pt" fo:font-weight="bold" style:font-name-asian="NSimSun" style:font-family-asian="NSimSun" style:font-family-generic-asian="system" style:font-pitch-asian="variable" style:font-size-asian="24pt" style:font-weight-asian="bold" style:font-name-complex="Arial1" style:font-family-complex="Arial" style:font-family-generic-complex="system" style:font-pitch-complex="variable" style:font-size-complex="24pt" style:font-weight-complex="bold"/>
    </style:style>
    <style:style style:name="Emphasis" style:family="text">
      <style:text-properties fo:font-style="italic" style:font-style-asian="italic" style:font-style-complex="italic"/>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5in" fo:page-height="11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creation-date>2026-05-14T06:40:21.883000000</meta:creation-date>
    <dc:date>2026-05-14T06:43:54.225000000</dc:date>
    <meta:editing-duration>PT3M33S</meta:editing-duration>
    <meta:editing-cycles>1</meta:editing-cycles>
    <meta:document-statistic meta:table-count="0" meta:image-count="0" meta:object-count="0" meta:page-count="1" meta:paragraph-count="9" meta:word-count="419" meta:character-count="2332" meta:non-whitespace-character-count="1920"/>
    <meta:generator>LibreOffice/7.6.4.1$Windows_X86_64 LibreOffice_project/e19e193f88cd6c0525a17fb7a176ed8e6a3e2aa1</meta:generator>
  </office:meta>
</office:document-meta>
</file>